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, 'Arial Unicode MS'"/>
    <style:font-face style:name="Arial" svg:font-family="Arial" style:font-family-generic="swiss"/>
    <style:font-face style:name="Arial1" svg:font-family="Arial" style:font-family-generic="system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paragraph-rsid="0001ecc8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paragraph-rsid="0001ecc8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rsid="0001ecc8" officeooo:paragraph-rsid="0001ecc8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rsid="0001ecc8" officeooo:paragraph-rsid="00043528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rsid="00043528" officeooo:paragraph-rsid="00043528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rsid="00056636" officeooo:paragraph-rsid="00056636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rsid="00068c28" officeooo:paragraph-rsid="00068c28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8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rsid="00043528" officeooo:paragraph-rsid="00043528" fo:background-color="#b2b2b2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text-autospace="none" style:writing-mode="lr-tb"/>
      <style:text-properties fo:font-variant="normal" fo:text-transform="none" fo:color="#000000" loext:opacity="100%" style:text-position="0% 100%" style:font-name="Comic Sans MS" fo:font-size="18pt" fo:letter-spacing="normal" fo:language="fr" fo:country="FR" fo:font-style="normal" style:text-underline-style="none" fo:font-weight="normal" officeooo:rsid="0006fa16" officeooo:paragraph-rsid="0006fa16" fo:background-color="transparent" style:font-name-asian="Andale Sans UI" style:font-size-asian="18pt" style:language-asian="zxx" style:country-asian="none" style:font-style-asian="normal" style:font-weight-asian="normal" style:font-name-complex="Comic Sans MS" style:font-size-complex="18pt" style:language-complex="zxx" style:country-complex="none" style:font-style-complex="normal" style:font-weight-complex="bold"/>
    </style:style>
    <style:style style:name="T1" style:family="text">
      <style:text-properties officeooo:rsid="0004352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Chapitre 1 : grandeurs électriques</text:p>
      <text:p text:style-name="P5"/>
      <text:p text:style-name="P5"/>
      <text:p text:style-name="P5"/>
      <text:p text:style-name="P5">1) Electrocyte, organe, muscle spéciaux</text:p>
      <text:p text:style-name="P5">2) Volt, kg, Ampère</text:p>
      <text:p text:style-name="P5">3) Machine « haute tension »</text:p>
      <text:p text:style-name="P5">4) Tension de pas : différence de tension entre deux pieds au sol. Il ne se passe rien lorsqu’on touche une borne de la pile seulement.</text:p>
      <text:p text:style-name="P5">5) Les oiseaux ne se font pas électrocuter car ils touchent un seul câble qui est à une tension fixe.</text:p>
      <text:p text:style-name="P8">6) Les deux grandeurs électriques sont :</text:p>
      <text:p text:style-name="P8">- tension<text:tab/>(unité : volt)</text:p>
      <text:p text:style-name="P8">- intensité du courant électrique ( unité : ampère)</text:p>
      <text:p text:style-name="P4"/>
      <text:p text:style-name="P3"/>
      <text:p text:style-name="P3">Pour le 1<text:span text:style-name="T1">2</text:span>/09 : </text:p>
      <text:p text:style-name="P3">Chercher Volta et Ampère dans les noms propres.</text:p>
      <text:p text:style-name="P1"/>
      <text:p text:style-name="P7">Activité : différence entre tension et intensité</text:p>
      <text:p text:style-name="P1"/>
      <text:p text:style-name="P1"/>
      <text:p text:style-name="P1"/>
      <text:p text:style-name="P6">Question 4 ****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9">la tension</text:p>
      <text:p text:style-name="P9"/>
      <text:p text:style-name="P9">Volt</text:p>
      <text:p text:style-name="P9"/>
      <text:p text:style-name="P9">millivolt</text:p>
      <text:p text:style-name="P9"/>
      <text:p text:style-name="P9">en dérivation </text:p>
      <text:p text:style-name="P9"/>
      <text:p text:style-name="P9">600 V</text:p>
      <text:p text:style-name="P9"/>
      <text:p text:style-name="P9">borne ... V </text:p>
      <text:p text:style-name="P9">borne ... COM (5ème ligne)</text:p>
      <text:p text:style-name="P9"/>
      <text:p text:style-name="P9">Volt </text:p>
      <text:p text:style-name="P9">millivolt</text:p>
      <text:p text:style-name="P9"/>
      <text:p text:style-name="P9"/>
      <text:p text:style-name="P9"/>
      <text:p text:style-name="P9"/>
      <text:p text:style-name="P9">Ampèremètre : </text:p>
      <text:p text:style-name="P9"/>
      <text:p text:style-name="P9">l'intensité</text:p>
      <text:p text:style-name="P9"/>
      <text:p text:style-name="P9">Ampère</text:p>
      <text:p text:style-name="P9"/>
      <text:p text:style-name="P9">A</text:p>
      <text:p text:style-name="P9"/>
      <text:p text:style-name="P9">milliampère</text:p>
      <text:p text:style-name="P9"/>
      <text:p text:style-name="P9">mA</text:p>
      <text:p text:style-name="P9"/>
      <text:p text:style-name="P9">1000 mA</text:p>
      <text:p text:style-name="P9">1000 A</text:p>
      <text:p text:style-name="P9"/>
      <text:p text:style-name="P9">en série , </text:p>
      <text:p text:style-name="P9"/>
      <text:p text:style-name="P9">ici... 10 A</text:p>
      <text:p text:style-name="P9">borne ... 10 A</text:p>
      <text:p text:style-name="P9">borne ... COM</text:p>
      <text:p text:style-name="P9"/>
      <text:p text:style-name="P9">exprime en .. Ampère</text:p>
      <text:p text:style-name="P9">exprime en .. milliAmpère</text:p>
      <text:p text:style-name="P9"/>
      <text:p text:style-name="P9"/>
      <text:p text:style-name="P9"/>
      <text:p text:style-name="P9"><text:s/></text:p>
      <text:p text:style-name="P1"/>
      <text:p text:style-name="P1"/>
      <text:p text:style-name="P1"/>
      <text:p text:style-name="P1"/>
      <text:p text:style-name="P1"/>
      <text:p text:style-name="P1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dale Sans UI" svg:font-family="'Andale Sans UI', 'Arial Unicode MS'"/>
    <style:font-face style:name="Arial" svg:font-family="Arial" style:font-family-generic="swiss"/>
    <style:font-face style:name="Arial1" svg:font-family="Arial" style:font-family-generic="system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9-11T14:11:25.937000000</meta:creation-date>
    <dc:date>2025-09-26T15:50:56.161000000</dc:date>
    <meta:editing-duration>PT7H5M26S</meta:editing-duration>
    <meta:editing-cycles>5</meta:editing-cycles>
    <meta:generator>LibreOffice/7.6.3.2$Windows_X86_64 LibreOffice_project/29d686fea9f6705b262d369fede658f824154cc0</meta:generator>
    <meta:document-statistic meta:table-count="0" meta:image-count="0" meta:object-count="0" meta:page-count="1" meta:paragraph-count="37" meta:word-count="159" meta:character-count="844" meta:non-whitespace-character-count="714"/>
  </office:meta>
</office:document-meta>
</file>